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text-properties officeooo:rsid="0006f1b3" officeooo:paragraph-rsid="00193282"/>
    </style:style>
    <style:style style:name="P2" style:family="paragraph" style:parent-style-name="Standard">
      <style:text-properties officeooo:rsid="0006f1b3" officeooo:paragraph-rsid="001e6003"/>
    </style:style>
    <style:style style:name="P3" style:family="paragraph" style:parent-style-name="Standard">
      <style:text-properties officeooo:rsid="0007f37c" officeooo:paragraph-rsid="00193282"/>
    </style:style>
    <style:style style:name="P4" style:family="paragraph" style:parent-style-name="Standard">
      <style:text-properties officeooo:rsid="0007f37c" officeooo:paragraph-rsid="001df036"/>
    </style:style>
    <style:style style:name="P5" style:family="paragraph" style:parent-style-name="Standard">
      <style:text-properties officeooo:rsid="0007fb19" officeooo:paragraph-rsid="00193282"/>
    </style:style>
    <style:style style:name="P6" style:family="paragraph" style:parent-style-name="Standard">
      <style:text-properties officeooo:rsid="0007fb19" officeooo:paragraph-rsid="001df036"/>
    </style:style>
    <style:style style:name="P7" style:family="paragraph" style:parent-style-name="Standard">
      <style:text-properties officeooo:rsid="0009fd9d" officeooo:paragraph-rsid="000b0efa"/>
    </style:style>
    <style:style style:name="P8" style:family="paragraph" style:parent-style-name="Standard">
      <style:text-properties officeooo:rsid="0009fd9d" officeooo:paragraph-rsid="0016e6e3"/>
    </style:style>
    <style:style style:name="P9" style:family="paragraph" style:parent-style-name="Standard">
      <style:text-properties officeooo:rsid="0009fd9d" officeooo:paragraph-rsid="001778cd"/>
    </style:style>
    <style:style style:name="P10" style:family="paragraph" style:parent-style-name="Standard">
      <style:text-properties officeooo:rsid="0009fd9d" officeooo:paragraph-rsid="001842e5"/>
    </style:style>
    <style:style style:name="P11" style:family="paragraph" style:parent-style-name="Standard">
      <style:text-properties officeooo:rsid="0009fd9d" officeooo:paragraph-rsid="00193282"/>
    </style:style>
    <style:style style:name="P12" style:family="paragraph" style:parent-style-name="Standard">
      <style:text-properties officeooo:rsid="0009fd9d" officeooo:paragraph-rsid="001df036"/>
    </style:style>
    <style:style style:name="P13" style:family="paragraph" style:parent-style-name="Standard">
      <style:text-properties officeooo:rsid="0009fd9d" officeooo:paragraph-rsid="001e6003"/>
    </style:style>
    <style:style style:name="P14" style:family="paragraph" style:parent-style-name="Standard">
      <style:text-properties officeooo:rsid="0009fd9d" officeooo:paragraph-rsid="002032c7"/>
    </style:style>
    <style:style style:name="P15" style:family="paragraph" style:parent-style-name="Standard">
      <style:text-properties officeooo:rsid="000e73da" officeooo:paragraph-rsid="000e73da"/>
    </style:style>
    <style:style style:name="P16" style:family="paragraph" style:parent-style-name="Standard">
      <style:text-properties officeooo:rsid="000e73da" officeooo:paragraph-rsid="001778cd"/>
    </style:style>
    <style:style style:name="P17" style:family="paragraph" style:parent-style-name="Standard">
      <style:text-properties officeooo:rsid="0010672e" officeooo:paragraph-rsid="0010672e"/>
    </style:style>
    <style:style style:name="P18" style:family="paragraph" style:parent-style-name="Standard">
      <style:text-properties officeooo:rsid="0010672e" officeooo:paragraph-rsid="001778cd"/>
    </style:style>
    <style:style style:name="P19" style:family="paragraph" style:parent-style-name="Standard">
      <style:text-properties officeooo:rsid="0011b692" officeooo:paragraph-rsid="0011b692"/>
    </style:style>
    <style:style style:name="P20" style:family="paragraph" style:parent-style-name="Standard">
      <style:text-properties officeooo:rsid="0011b692" officeooo:paragraph-rsid="001842e5"/>
    </style:style>
    <style:style style:name="P21" style:family="paragraph" style:parent-style-name="Standard">
      <style:text-properties officeooo:rsid="0011b692" officeooo:paragraph-rsid="001df036"/>
    </style:style>
    <style:style style:name="P22" style:family="paragraph" style:parent-style-name="Standard">
      <style:text-properties officeooo:rsid="0011b692" officeooo:paragraph-rsid="001e6003"/>
    </style:style>
    <style:style style:name="P23" style:family="paragraph" style:parent-style-name="Standard">
      <style:text-properties officeooo:rsid="0012a3b9" officeooo:paragraph-rsid="0012a3b9"/>
    </style:style>
    <style:style style:name="P24" style:family="paragraph" style:parent-style-name="Standard">
      <style:text-properties officeooo:rsid="0012a3b9" officeooo:paragraph-rsid="00187547"/>
    </style:style>
    <style:style style:name="P25" style:family="paragraph" style:parent-style-name="Standard">
      <style:text-properties officeooo:rsid="00142dc3" officeooo:paragraph-rsid="00142dc3"/>
    </style:style>
    <style:style style:name="P26" style:family="paragraph" style:parent-style-name="Standard">
      <style:text-properties officeooo:rsid="00142dc3" officeooo:paragraph-rsid="001778cd"/>
    </style:style>
    <style:style style:name="P27" style:family="paragraph" style:parent-style-name="Standard">
      <style:text-properties officeooo:rsid="00142dc3" officeooo:paragraph-rsid="001842e5"/>
    </style:style>
    <style:style style:name="P28" style:family="paragraph" style:parent-style-name="Standard">
      <style:text-properties officeooo:rsid="00142dc3" officeooo:paragraph-rsid="001df036"/>
    </style:style>
    <style:style style:name="P29" style:family="paragraph" style:parent-style-name="Standard">
      <style:text-properties officeooo:rsid="00142dc3" officeooo:paragraph-rsid="001e6003"/>
    </style:style>
    <style:style style:name="P30" style:family="paragraph" style:parent-style-name="Standard">
      <style:text-properties officeooo:rsid="0016e6e3" officeooo:paragraph-rsid="001778cd"/>
    </style:style>
    <style:style style:name="P31" style:family="paragraph" style:parent-style-name="Standard">
      <style:text-properties fo:font-weight="bold" officeooo:rsid="0010672e" officeooo:paragraph-rsid="001778cd" style:font-weight-asian="bold" style:font-weight-complex="bold"/>
    </style:style>
    <style:style style:name="P32" style:family="paragraph" style:parent-style-name="Standard">
      <style:text-properties fo:font-weight="bold" officeooo:rsid="0011b692" officeooo:paragraph-rsid="0011b692" style:font-weight-asian="bold" style:font-weight-complex="bold"/>
    </style:style>
    <style:style style:name="P33" style:family="paragraph" style:parent-style-name="Standard">
      <style:text-properties fo:font-weight="bold" officeooo:rsid="001778cd" officeooo:paragraph-rsid="001778cd" style:font-weight-asian="bold" style:font-weight-complex="bold"/>
    </style:style>
    <style:style style:name="P34" style:family="paragraph" style:parent-style-name="Standard">
      <style:text-properties fo:font-weight="bold" officeooo:rsid="001778cd" officeooo:paragraph-rsid="001842e5" style:font-weight-asian="bold" style:font-weight-complex="bold"/>
    </style:style>
    <style:style style:name="P35" style:family="paragraph" style:parent-style-name="Standard">
      <style:text-properties fo:font-weight="bold" officeooo:rsid="00142dc3" officeooo:paragraph-rsid="00142dc3" style:font-weight-asian="bold" style:font-weight-complex="bold"/>
    </style:style>
    <style:style style:name="P36" style:family="paragraph" style:parent-style-name="Standard">
      <style:text-properties fo:font-weight="bold" officeooo:rsid="00187547" officeooo:paragraph-rsid="00187547" style:font-weight-asian="bold" style:font-weight-complex="bold"/>
    </style:style>
    <style:style style:name="P37" style:family="paragraph" style:parent-style-name="Standard">
      <style:text-properties fo:font-weight="bold" officeooo:rsid="00187547" officeooo:paragraph-rsid="001b05ab" style:font-weight-asian="bold" style:font-weight-complex="bold"/>
    </style:style>
    <style:style style:name="P38" style:family="paragraph" style:parent-style-name="Standard">
      <style:text-properties fo:font-weight="bold" officeooo:rsid="0007fb19" officeooo:paragraph-rsid="001df036" style:font-weight-asian="bold" style:font-weight-complex="bold"/>
    </style:style>
    <style:style style:name="P39" style:family="paragraph" style:parent-style-name="Standard">
      <style:text-properties fo:font-weight="bold" officeooo:rsid="001df036" officeooo:paragraph-rsid="001df036" style:font-weight-asian="bold" style:font-weight-complex="bold"/>
    </style:style>
    <style:style style:name="P40" style:family="paragraph" style:parent-style-name="Standard">
      <style:text-properties fo:font-weight="bold" officeooo:rsid="00193282" officeooo:paragraph-rsid="001df036" style:font-weight-asian="bold" style:font-weight-complex="bold"/>
    </style:style>
    <style:style style:name="P41" style:family="paragraph" style:parent-style-name="Standard">
      <style:text-properties fo:font-weight="bold" officeooo:rsid="0009fd9d" officeooo:paragraph-rsid="001df036" style:font-weight-asian="bold" style:font-weight-complex="bold"/>
    </style:style>
    <style:style style:name="P42" style:family="paragraph" style:parent-style-name="Standard">
      <style:text-properties fo:font-weight="bold" officeooo:rsid="0016e6e3" officeooo:paragraph-rsid="001778cd" style:font-weight-asian="bold" style:font-weight-complex="bold"/>
    </style:style>
    <style:style style:name="P43" style:family="paragraph" style:parent-style-name="Standard">
      <style:text-properties fo:font-weight="bold" officeooo:rsid="001e6003" officeooo:paragraph-rsid="001778cd" style:font-weight-asian="bold" style:font-weight-complex="bold"/>
    </style:style>
    <style:style style:name="P44" style:family="paragraph" style:parent-style-name="Standard">
      <style:text-properties fo:font-weight="normal" officeooo:rsid="00142dc3" officeooo:paragraph-rsid="001842e5" style:font-weight-asian="normal" style:font-weight-complex="normal"/>
    </style:style>
    <style:style style:name="P45" style:family="paragraph" style:parent-style-name="Standard">
      <style:text-properties fo:font-weight="normal" officeooo:rsid="0011b692" officeooo:paragraph-rsid="0011b692" style:font-weight-asian="normal" style:font-weight-complex="normal"/>
    </style:style>
    <style:style style:name="P46" style:family="paragraph" style:parent-style-name="Standard">
      <style:text-properties fo:font-weight="normal" officeooo:rsid="0011b692" officeooo:paragraph-rsid="001b05ab" style:font-weight-asian="normal" style:font-weight-complex="normal"/>
    </style:style>
    <style:style style:name="P47" style:family="paragraph" style:parent-style-name="Standard">
      <style:text-properties fo:font-weight="normal" officeooo:rsid="001df036" officeooo:paragraph-rsid="001df036" style:font-weight-asian="normal" style:font-weight-complex="normal"/>
    </style:style>
    <style:style style:name="P48" style:family="paragraph" style:parent-style-name="Standard">
      <style:text-properties fo:font-weight="normal" officeooo:rsid="0007fb19" officeooo:paragraph-rsid="001df036" style:font-weight-asian="normal" style:font-weight-complex="normal"/>
    </style:style>
    <style:style style:name="P49" style:family="paragraph" style:parent-style-name="Standard">
      <style:text-properties fo:font-weight="normal" officeooo:rsid="0009fd9d" officeooo:paragraph-rsid="001df036" style:font-weight-asian="normal" style:font-weight-complex="normal"/>
    </style:style>
    <style:style style:name="P50" style:family="paragraph" style:parent-style-name="Standard">
      <style:text-properties fo:font-weight="normal" officeooo:rsid="00193282" officeooo:paragraph-rsid="001df036" style:font-weight-asian="normal" style:font-weight-complex="normal"/>
    </style:style>
    <style:style style:name="P51" style:family="paragraph" style:parent-style-name="Standard">
      <style:text-properties officeooo:rsid="001842e5" officeooo:paragraph-rsid="001842e5"/>
    </style:style>
    <style:style style:name="P52" style:family="paragraph" style:parent-style-name="Standard">
      <style:text-properties officeooo:rsid="00187547" officeooo:paragraph-rsid="00187547"/>
    </style:style>
    <style:style style:name="P53" style:family="paragraph" style:parent-style-name="Standard">
      <style:text-properties officeooo:rsid="00187547" officeooo:paragraph-rsid="001b05ab"/>
    </style:style>
    <style:style style:name="P54" style:family="paragraph" style:parent-style-name="Standard">
      <style:text-properties officeooo:rsid="00187547" officeooo:paragraph-rsid="001df036"/>
    </style:style>
    <style:style style:name="P55" style:family="paragraph" style:parent-style-name="Standard">
      <style:text-properties officeooo:rsid="00193282" officeooo:paragraph-rsid="00193282"/>
    </style:style>
    <style:style style:name="P56" style:family="paragraph" style:parent-style-name="Standard">
      <style:text-properties officeooo:rsid="001b05ab" officeooo:paragraph-rsid="001df036"/>
    </style:style>
    <style:style style:name="P57" style:family="paragraph" style:parent-style-name="Standard">
      <style:text-properties style:text-underline-style="solid" style:text-underline-width="auto" style:text-underline-color="font-color" officeooo:rsid="0007f37c" officeooo:paragraph-rsid="00193282"/>
    </style:style>
    <style:style style:name="P58" style:family="paragraph" style:parent-style-name="Standard">
      <style:text-properties style:text-underline-style="solid" style:text-underline-width="auto" style:text-underline-color="font-color" officeooo:rsid="0007fb19" officeooo:paragraph-rsid="00193282"/>
    </style:style>
    <style:style style:name="P59" style:family="paragraph" style:parent-style-name="Standard">
      <style:text-properties style:text-underline-style="solid" style:text-underline-width="auto" style:text-underline-color="font-color" officeooo:rsid="00187547" officeooo:paragraph-rsid="00193282"/>
    </style:style>
    <style:style style:name="P60" style:family="paragraph" style:parent-style-name="Standard">
      <style:text-properties style:text-underline-style="none" officeooo:rsid="0007f37c" officeooo:paragraph-rsid="001df036"/>
    </style:style>
    <style:style style:name="P61" style:family="paragraph" style:parent-style-name="Standard">
      <style:text-properties officeooo:rsid="001e6003" officeooo:paragraph-rsid="000b0efa"/>
    </style:style>
    <style:style style:name="P62" style:family="paragraph" style:parent-style-name="Standard">
      <style:text-properties officeooo:rsid="001778cd" officeooo:paragraph-rsid="001778cd"/>
    </style:style>
    <style:style style:name="P63" style:family="paragraph" style:parent-style-name="Standard">
      <style:text-properties officeooo:rsid="002431ff" officeooo:paragraph-rsid="002431ff"/>
    </style:style>
    <style:style style:name="T1" style:family="text">
      <style:text-properties officeooo:rsid="0007f37c"/>
    </style:style>
    <style:style style:name="T2" style:family="text">
      <style:text-properties officeooo:rsid="0007fb19"/>
    </style:style>
    <style:style style:name="T3" style:family="text">
      <style:text-properties officeooo:rsid="0008b617"/>
    </style:style>
    <style:style style:name="T4" style:family="text">
      <style:text-properties officeooo:rsid="0009fd9d"/>
    </style:style>
    <style:style style:name="T5" style:family="text">
      <style:text-properties officeooo:rsid="000b0efa"/>
    </style:style>
    <style:style style:name="T6" style:family="text">
      <style:text-properties officeooo:rsid="00142dc3"/>
    </style:style>
    <style:style style:name="T7" style:family="text">
      <style:text-properties officeooo:rsid="0016bc0b"/>
    </style:style>
    <style:style style:name="T8" style:family="text">
      <style:text-properties officeooo:rsid="0016e6e3"/>
    </style:style>
    <style:style style:name="T9" style:family="text">
      <style:text-properties officeooo:rsid="001778cd"/>
    </style:style>
    <style:style style:name="T10" style:family="text">
      <style:text-properties fo:font-weight="bold" style:font-weight-asian="bold" style:font-weight-complex="bold"/>
    </style:style>
    <style:style style:name="T11" style:family="text">
      <style:text-properties fo:font-weight="bold" officeooo:rsid="0012a3b9" style:font-weight-asian="bold" style:font-weight-complex="bold"/>
    </style:style>
    <style:style style:name="T12" style:family="text">
      <style:text-properties fo:font-weight="bold" officeooo:rsid="001b05ab" style:font-weight-asian="bold" style:font-weight-complex="bold"/>
    </style:style>
    <style:style style:name="T13" style:family="text">
      <style:text-properties fo:font-weight="bold" officeooo:rsid="001e6003" style:font-weight-asian="bold" style:font-weight-complex="bold"/>
    </style:style>
    <style:style style:name="T14" style:family="text">
      <style:text-properties officeooo:rsid="001842e5"/>
    </style:style>
    <style:style style:name="T15" style:family="text">
      <style:text-properties fo:font-weight="normal" style:font-weight-asian="normal" style:font-weight-complex="normal"/>
    </style:style>
    <style:style style:name="T16" style:family="text">
      <style:text-properties fo:font-weight="normal" officeooo:rsid="001842e5" style:font-weight-asian="normal" style:font-weight-complex="normal"/>
    </style:style>
    <style:style style:name="T17" style:family="text">
      <style:text-properties fo:font-weight="normal" officeooo:rsid="00142dc3" style:font-weight-asian="normal" style:font-weight-complex="normal"/>
    </style:style>
    <style:style style:name="T18" style:family="text">
      <style:text-properties fo:font-weight="normal" officeooo:rsid="001b05ab" style:font-weight-asian="normal" style:font-weight-complex="normal"/>
    </style:style>
    <style:style style:name="T19" style:family="text">
      <style:text-properties fo:font-weight="normal" officeooo:rsid="00187547" style:font-weight-asian="normal" style:font-weight-complex="normal"/>
    </style:style>
    <style:style style:name="T20" style:family="text">
      <style:text-properties officeooo:rsid="00187547"/>
    </style:style>
    <style:style style:name="T21" style:family="text">
      <style:text-properties officeooo:rsid="0018e3e9"/>
    </style:style>
    <style:style style:name="T22" style:family="text">
      <style:text-properties officeooo:rsid="00193282"/>
    </style:style>
    <style:style style:name="T23" style:family="text">
      <style:text-properties officeooo:rsid="001b05ab"/>
    </style:style>
    <style:style style:name="T24" style:family="text">
      <style:text-properties officeooo:rsid="001df036"/>
    </style:style>
    <style:style style:name="T25" style:family="text">
      <style:text-properties style:text-underline-style="solid" style:text-underline-width="auto" style:text-underline-color="font-color"/>
    </style:style>
    <style:style style:name="T26" style:family="text">
      <style:text-properties style:text-underline-style="solid" style:text-underline-width="auto" style:text-underline-color="font-color" officeooo:rsid="0016e6e3"/>
    </style:style>
    <style:style style:name="T27" style:family="text">
      <style:text-properties style:text-underline-style="none"/>
    </style:style>
    <style:style style:name="T28" style:family="text">
      <style:text-properties style:text-underline-style="none" officeooo:rsid="001df036"/>
    </style:style>
    <style:style style:name="T29" style:family="text">
      <style:text-properties officeooo:rsid="001e6003"/>
    </style:style>
    <style:style style:name="T30" style:family="text">
      <style:text-properties officeooo:rsid="002032c7"/>
    </style:style>
    <style:style style:name="T31" style:family="text">
      <style:text-properties officeooo:rsid="00230b46"/>
    </style:style>
    <style:style style:name="T32" style:family="text">
      <style:text-properties officeooo:rsid="00243a82"/>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5">Verantwoordelijkheden <text:span text:style-name="T29">trialcoordinator</text:span></text:p>
      <text:p text:style-name="P1">- Record locations of injections Tal/Tec</text:p>
      <text:p text:style-name="P2">- <text:span text:style-name="T29">Administration v</text:span>itals:</text:p>
      <text:p text:style-name="P2"><text:span text:style-name="T29"><text:tab/>- b</text:span>efore and 0.5, 1, 2, and 3 hours after end of administration Tal/Tec.</text:p>
      <text:p text:style-name="P1"><text:tab/>- Elotuzumab/<text:span text:style-name="T21">Bor</text:span>: prior to the start of the infusion</text:p>
      <text:p text:style-name="P46">- <text:span text:style-name="T31">Toezien op correct verloop hoofdstuk Assessments</text:span></text:p>
      <text:p text:style-name="P3"/>
      <text:p text:style-name="P39">Assessments</text:p>
      <text:p text:style-name="P3">- <text:span text:style-name="T21">Kort v</text:span>oor eerste dosis <text:span text:style-name="T22">studie</text:span>medicatie: <text:span text:style-name="T21">check </text:span>6.1.1.</text:p>
      <text:p text:style-name="P28">- <text:span text:style-name="T23">Altijd </text:span><text:span text:style-name="T7">bij screening PET-CT </text:span><text:span text:style-name="T23">met </text:span><text:span text:style-name="T24">volledige </text:span><text:span text:style-name="T23">extremiteiten </text:span><text:span text:style-name="T7">voor plasmocytomen en osteolyse.</text:span></text:p>
      <text:p text:style-name="P4"><text:span text:style-name="T15">- </text:span><text:span text:style-name="T17">Elotuzumab: </text:span><text:span text:style-name="T18">IgG-kappa M-proteine, v</text:span><text:span text:style-name="T19">anaf VGPR: </text:span><text:span text:style-name="T18">elo-</text:span><text:span text:style-name="T19">specifieke M-proteine bepaling via sponsor.</text:span></text:p>
      <text:p text:style-name="P28"><text:span text:style-name="T23">- Screeningsw</text:span><text:span text:style-name="T20">indow begint 28 dagen na eerste studieonderzoek.</text:span></text:p>
      <text:p text:style-name="P28"><text:span text:style-name="T23">- Er moet in beloop altijd een </text:span>EOT visit <text:span text:style-name="T23">zijn.</text:span></text:p>
      <text:p text:style-name="P28"><text:span text:style-name="T20">- D</text:span>isease progression: confirm with a <text:span text:style-name="T23">second </text:span>assessment ≥1 day <text:span text:style-name="T23">later </text:span>if based on M-protein/<text:span text:style-name="T23">FLC</text:span>.</text:p>
      <text:p text:style-name="P28"><text:span text:style-name="T23">- N</text:span>ew and/or increased soft tissue plasmacytoma or lytic bone lesions during Cycle 1: <text:span text:style-name="T23">not PD.</text:span></text:p>
      <text:p text:style-name="P28">- Samples for MRD evaluation should be collected from the first pull of bone marrow aspirate.</text:p>
      <text:p text:style-name="P28"><text:span text:style-name="T23">- No </text:span>calibration clone for MRD sponsor will notify <text:span text:style-name="T23">that BM </text:span>aspirate<text:span text:style-name="T23">s for MRD are not necessary</text:span>.</text:p>
      <text:p text:style-name="P56">Beenmerg verrichten: </text:p>
      <text:p text:style-name="P56">- a<text:span text:style-name="T6">t time of suspected CR/sCR </text:span>(en dan <text:span text:style-name="T24">ook FU schema met herhaalde beenmergen)</text:span></text:p>
      <text:p text:style-name="P28">- <text:span text:style-name="T23">d</text:span>isease progression</text:p>
      <text:p text:style-name="P54">- <text:span text:style-name="T24">z</text:span>ie <text:span text:style-name="T7">8.2.5 in geval van plasmocytoom </text:span>voor hoe die te vervolgen.</text:p>
      <text:p text:style-name="P40"/>
      <text:p text:style-name="P39"><text:span text:style-name="T22">T</text:span>herapies</text:p>
      <text:p text:style-name="P47">- <text:span text:style-name="T1">BMI &lt;18.5: dosis dexa alsof &gt;75 jaar.</text:span></text:p>
      <text:p text:style-name="P49"><text:span text:style-name="T8">- TLS-profylaxe met allopurinol: </text:span>≥60% PC <text:span text:style-name="T22">or </text:span>multiple soft-tissue plasmacytomas</text:p>
      <text:p text:style-name="P21"><text:span text:style-name="T14">- Overweeg </text:span>G-CSF <text:span text:style-name="T14">bij </text:span>neutropenia &lt;<text:span text:style-name="T14">1 </text:span>with infection or fever or neutropenia &lt;<text:span text:style-name="T14">0,5</text:span>. </text:p>
      <text:p text:style-name="P21"><text:span text:style-name="T24">- A</text:span>void <text:span text:style-name="T24">G-CSF </text:span>during the step-up dosing and first treatment dose of <text:span text:style-name="T24">Tal/Tec </text:span>and during CRS.</text:p>
      <text:p text:style-name="P48">- <text:span text:style-name="T11">Denk aan PPI, Zometa, tromboseprofylaxe bij I</text:span><text:span text:style-name="T12">M</text:span><text:span text:style-name="T11">iD</text:span></text:p>
      <text:p text:style-name="P38">- <text:span text:style-name="T22">PJP and zoster </text:span>prophylaxis, <text:span text:style-name="T22">s</text:span><text:span text:style-name="T8">tart </text:span>1 week <text:span text:style-name="T8">na start </text:span><text:span text:style-name="T22">therapie </text:span><text:span text:style-name="T8">tot </text:span>3 <text:span text:style-name="T8">maanden na einde</text:span></text:p>
      <text:p text:style-name="P50"><text:span text:style-name="T24">- Bij </text:span>Talquetamab <text:span text:style-name="T24">altijd </text:span><text:span text:style-name="T8">IVIG</text:span></text:p>
      <text:p text:style-name="P6"><text:tab/>- <text:span text:style-name="T8">niet in de </text:span>48 hours <text:span text:style-name="T8">na iedere </text:span>step-up dose <text:span text:style-name="T8">en na 1e </text:span>treatment dose of <text:span text:style-name="T24">Tal/Tec</text:span></text:p>
      <text:p text:style-name="P6"><text:tab/>- <text:span text:style-name="T8">niet tijdens CRS</text:span></text:p>
      <text:p text:style-name="P6"><text:tab/>- <text:span text:style-name="T24">doel </text:span>IgG levels ≥4 g/L</text:p>
      <text:p text:style-name="P6"><text:tab/>- <text:span text:style-name="T24">bijv. </text:span>IV Ig 0.4 g/kg every 3 to 6 weeks</text:p>
      <text:p text:style-name="P6"><text:tab/>- steady state: every 3 months</text:p>
      <text:p text:style-name="P41"/>
      <text:p text:style-name="P39">Toxiciteit</text:p>
      <text:p text:style-name="P49">- <text:span text:style-name="T29">Denk bij Tal aan huid en nageltoxiciteit, zie onder</text:span></text:p>
      <text:p text:style-name="P12"><text:span text:style-name="T10">- </text:span>Auto-immune toxicity <text:span text:style-name="T22">(als bij checkpoint-inhibitors) </text:span><text:span text:style-name="T20">bij Tal/Tec </text:span><text:span text:style-name="T22">beschreven</text:span></text:p>
      <text:p text:style-name="P6"><text:span text:style-name="T23">- F</text:span>ever <text:span text:style-name="T23">e.c.i.: </text:span>consider opportunistic infections including herpesviruses (<text:span text:style-name="T23">HSV, VZV, CMV, EBV), parvo, adenovirus.</text:span></text:p>
      <text:p text:style-name="P60">- <text:span text:style-name="T2">PML, which can be fatal, has also been reported in patients receiving teclistamab.</text:span></text:p>
      <text:p text:style-name="P57">C<text:span text:style-name="T22">R</text:span>S/aARR </text:p>
      <text:p text:style-name="P3">- Bij graad &gt;<text:span text:style-name="T22">1</text:span>: profylaxe continueren tot <text:span text:style-name="T22">de keer </text:span>na <text:span text:style-name="T22">de </text:span>dosis waarbij dit optr<text:span text:style-name="T22">ad</text:span>. Langer <text:span text:style-name="T22">niet toegestaan, </text:span>alleen in overleg met sponsor.</text:p>
      <text:p text:style-name="P5">- Table 19: hospitalization <text:span text:style-name="T21">duration </text:span>after sARR/CRS/ICANS <text:span text:style-name="T21">after Tal/Tec</text:span></text:p>
      <text:p text:style-name="P58">CRS<text:span text:style-name="T27">, </text:span><text:span text:style-name="T28">beleid:</text:span></text:p>
      <text:p text:style-name="P5">- diagnostiek infectie incl. kweken afhankelijk van klachten</text:p>
      <text:p text:style-name="P5">- Table 20</text:p>
      <text:p text:style-name="P5">- dagelijks algemeen lab incl. <text:span text:style-name="T8">s</text:span>tolling</text:p>
      <text:p text:style-name="P5">- <text:span text:style-name="T3">opname tot 8 uur na herstel koorts</text:span></text:p>
      <text:p text:style-name="P5"><text:soft-page-break/>- cave HLH</text:p>
      <text:p text:style-name="P5">- <text:span text:style-name="T21">toci: na </text:span>&gt;24 hours <text:span text:style-name="T21">fever, e</text:span>arly administration of tocilizumab in participants at high risk of</text:p>
      <text:p text:style-name="P5">severe CRS (eg, high baseline tumor burden or early fever onset)</text:p>
      <text:p text:style-name="P5">- growth factors, particularly G-CSF and GM-CSF avoided</text:p>
      <text:p text:style-name="P59">Verdenking ICANS</text:p>
      <text:p text:style-name="P5">- the medical monitor must be consulted</text:p>
      <text:p text:style-name="P5">- exclude other causes (infarction/bleeding or infections [bacterial and neurotrophic viruses]) and consider cerebrospinal fluid analysis and CT/MRI<text:span text:style-name="T22">)</text:span></text:p>
      <text:p text:style-name="P5">- <text:span text:style-name="T22">note the </text:span><text:span text:style-name="T3">ICE tool</text:span></text:p>
      <text:p text:style-name="P5">- <text:span text:style-name="T22">see </text:span><text:span text:style-name="T3">Table 21 en 22</text:span></text:p>
      <text:p text:style-name="P5">- <text:span text:style-name="T22">admit the patient</text:span></text:p>
      <text:p text:style-name="P11"><text:span text:style-name="T26">s</text:span><text:span text:style-name="T25">ARRs</text:span>, <text:span text:style-name="T22">zie </text:span>Table 23, <text:span text:style-name="T22">and </text:span>6.1.4.6</text:p>
      <text:p text:style-name="P63">LET OP BIJ CEREBELLAIRE KLACHTEN! Dan contact sponsor.</text:p>
      <text:p text:style-name="P11"/>
      <text:p text:style-name="P37"><text:span text:style-name="T23">S</text:span>kin and Nail Toxicities Ta<text:span text:style-name="T23">lquetamab, z</text:span>ie 6.1.4.9 </text:p>
      <text:p text:style-name="P61"/>
      <text:p text:style-name="P7"><text:span text:style-name="T5">Skin </text:span><text:span text:style-name="T20">AE’s: </text:span>local injection site erythema, generalized rashes, skin peeling and itching</text:p>
      <text:p text:style-name="P7">- Early use of topical treatments including emollients is encouraged to mitigate skin peeling that has been seen in clinical studies of talquetamab. </text:p>
      <text:p text:style-name="P7"><text:span text:style-name="T5">- R</text:span>ecognize rashes that are distinct from injection-site reactions. Monitoring of rash progression is critical and early intervention, including treatment with systemic steroids, may be necessary. Rashes occurring during the first cycle should be managed more aggressively with topical steroids and early consideration of a short course of PO steroids to reduce the risk of rash progression. Rashes that have not responded to treatment should be evaluated by a dermatologic consult. If a rash occurs, a skin biopsy for sponsor review may be obtained.</text:p>
      <text:p text:style-name="P7"/>
      <text:p text:style-name="P7">Nail changes </text:p>
      <text:p text:style-name="P7">- nail loss, peeling, ridging, discoloration, breaking, and separation</text:p>
      <text:p text:style-name="P14">- often late manifestation (beyond the first cycle of <text:span text:style-name="T30">Tal</text:span>)</text:p>
      <text:p text:style-name="P14">- symptomatic management with:</text:p>
      <text:p text:style-name="P14">- nail soaks, topical moisturizers, and topical steroids</text:p>
      <text:p text:style-name="P14">- dermatologic consult</text:p>
      <text:p text:style-name="P7">- <text:span text:style-name="T5">good </text:span>hygienic practices</text:p>
      <text:p text:style-name="P7">- keep fingers and toes cleaned and nails trimmed (avoid aggressive trimming)</text:p>
      <text:p text:style-name="P7">- wear comfortable shoes with extra room around the toes</text:p>
      <text:p text:style-name="P7">- <text:span text:style-name="T5">n</text:span>ail polish and imitation fingernails not worn until nails have grown out and returned to normal</text:p>
      <text:p text:style-name="P7">- gloves for housecleaning and gardening to minimize nail damage and prevent infection</text:p>
      <text:p text:style-name="P7">- infection should be monitored (periungual edema, erythema, tenderness, and/or discharge) with the acquisition of cultures and/or implementation of empiric antibiotic therapy as appropriate</text:p>
      <text:p text:style-name="P42"/>
      <text:p text:style-name="P42"/>
      <text:p text:style-name="P42">Dosisreductie / uitstel</text:p>
      <text:p text:style-name="P30">- zie <text:span text:style-name="T4">6.6.1.2 </text:span><text:span text:style-name="T9">voor hoe te handelen bij staken middel</text:span></text:p>
      <text:p text:style-name="P30">- <text:span text:style-name="T9">zie 6.6.2.1 voor hoe en wanneer middelen te staken/reduceren</text:span></text:p>
      <text:p text:style-name="P9">If a component of the regimen cannot be given on a dosing day after Day 1 for reasons other than</text:p>
      <text:p text:style-name="P9">CRS or ICANS (see Table 27), the other study drugs should be administered as scheduled.</text:p>
      <text:p text:style-name="P9"><text:span text:style-name="T9">All d</text:span>osing decisions should be discussed with the sponsor. If the step-up dose schedule is interrupted and later reinitiated, the dose, schedule, and associated safety assessments must be discussed with the sponsor before resuming treatment.</text:p>
      <text:p text:style-name="P13">If study treatment cannot be given on Day 1 of a cycle, the cycle must be delayed (applicable to Cycle 2+; see <text:span text:style-name="T29">protocol </text:span>regarding special instructions for Cycle 1). </text:p>
      <text:p text:style-name="P13"/>
      <text:p text:style-name="P43"><text:soft-page-break/>Signalen om te denken aan dosisuitstel/reductie</text:p>
      <text:p text:style-name="P31"/>
      <text:p text:style-name="P31">Tal/Tec</text:p>
      <text:p text:style-name="P17"><text:span text:style-name="T10"><text:tab/></text:span>- <text:span text:style-name="T4">ANC &lt;0.5×109/L</text:span></text:p>
      <text:p text:style-name="P8"><text:tab/>- ANC &lt;1×109/L <text:span text:style-name="T8">en koorts of infectie</text:span></text:p>
      <text:p text:style-name="P8"><text:tab/>- <text:span text:style-name="T8">TR &lt;50</text:span></text:p>
      <text:p text:style-name="P16"><text:tab/>- <text:span text:style-name="T9">graad 4 a</text:span>nemi<text:span text:style-name="T9">e (levensbedreigend)</text:span></text:p>
      <text:p text:style-name="P15"><text:tab/>- <text:span text:style-name="T9">CRS/ICANS</text:span></text:p>
      <text:p text:style-name="P15"><text:tab/>- <text:span text:style-name="T9">graad 3 toxiciteit</text:span></text:p>
      <text:p text:style-name="P15"><text:tab/>- <text:span text:style-name="T9">HBV reactivatie</text:span></text:p>
      <text:p text:style-name="P15"><text:tab/>- <text:span text:style-name="T9">infectie voor volgende Tal/Tec gift</text:span></text:p>
      <text:p text:style-name="P33"><text:tab/>definitief staken bij</text:p>
      <text:p text:style-name="P26"><text:tab/>- First event Grade 3 CRS not resolved within ≥48 hours.</text:p>
      <text:p text:style-name="P29"><text:tab/>- Second event Grade 3 or any Grade 4 CRS/<text:span text:style-name="T9">ICANS/sARR</text:span>.</text:p>
      <text:p text:style-name="P29"><text:tab/>- Grade ≥3 talquetamab injection-site reaction.</text:p>
      <text:p text:style-name="P29"><text:tab/>- dose delay for ≥36 days (Q2W) or ≥43 days (Q4W), <text:span text:style-name="T29">tenzij</text:span> <text:span text:style-name="T29">i.o.m. sponsor</text:span></text:p>
      <text:p text:style-name="P10"><text:span text:style-name="T8">Dosisaanpassingen Tal/Tec evt. vanaf cyclus 2 </text:span><text:span text:style-name="T9">i</text:span><text:span text:style-name="T8">.o.m. sponsor, re-escalatie toege</text:span><text:span text:style-name="T9">s</text:span><text:span text:style-name="T8">taan.</text:span></text:p>
      <text:p text:style-name="P32">Pom/Bor</text:p>
      <text:p text:style-name="P18"><text:span text:style-name="T10"><text:tab/></text:span>- <text:span text:style-name="T4">ANC &lt;0.5×109/L </text:span><text:span text:style-name="T32">tijdens kuur (en &lt;1,0 bij nieuwe kuur, p. 6.6.2.3.1)</text:span></text:p>
      <text:p text:style-name="P9"><text:tab/>- ANC &lt;1×109/L <text:span text:style-name="T8">en koorts of infectie</text:span></text:p>
      <text:p text:style-name="P62"><text:tab/>- TR &lt;25</text:p>
      <text:p text:style-name="P16"><text:tab/>- <text:span text:style-name="T9">graad 4 a</text:span>nemi<text:span text:style-name="T9">e (levensbedreigend)</text:span></text:p>
      <text:p text:style-name="P19"><text:tab/>- <text:span text:style-name="T9">g</text:span>rade ≥3 events that do not require discontinuation</text:p>
      <text:p text:style-name="P19"><text:tab/>- <text:span text:style-name="T9">g</text:span>rade 2 skin rash</text:p>
      <text:p text:style-name="P19"><text:tab/>- CRS or ICANS, <text:span text:style-name="T29">i</text:span>nterstitial lung disease, PML</text:p>
      <text:p text:style-name="P22"><text:span text:style-name="T10"><text:tab/></text:span>- Bortezomib-related Neuropathy</text:p>
      <text:p text:style-name="P34"><text:tab/>definitief staken bij</text:p>
      <text:p text:style-name="P27"><text:tab/>- <text:span text:style-name="T29">a</text:span>ngioedema.</text:p>
      <text:p text:style-name="P27"><text:tab/>- <text:span text:style-name="T29">g</text:span>rade 4 rash or exfoliative or bullous rash.</text:p>
      <text:p text:style-name="P27"><text:span text:style-name="T14"><text:tab/>- JSJ/TEN</text:span>.</text:p>
      <text:p text:style-name="P27"><text:tab/>- toxicities after dose reduction of pomalidomide to 1 mg </text:p>
      <text:p text:style-name="P44"><text:tab/>- dose delay for pomalidomide for &gt;3 cycles (<text:span text:style-name="T29">tenzij overleg sponsor</text:span>)</text:p>
      <text:p text:style-name="P27"><text:span text:style-name="T14"><text:tab/>- graad 4</text:span> (life-threatening consequences; urgent treatment indicated) and/or severe <text:tab/>autonomic neuropathy associated with administration of bortezomib.</text:p>
      <text:p text:style-name="P27"><text:tab/>- toxicities after dose reduction of bortezomib to 0.7 mg/m2 (see Section 6.6.2.3)</text:p>
      <text:p text:style-name="P32"><text:span text:style-name="T29">d</text:span>exa</text:p>
      <text:p text:style-name="P45"><text:tab/>- <text:span text:style-name="T14">zie 6.6.2.4 en 6.6.2.5</text:span></text:p>
      <text:p text:style-name="P51"><text:span text:style-name="T15"><text:tab/>definitief staken bij </text:span><text:span text:style-name="T17">toxicities after 2 dose </text:span><text:span text:style-name="T6">level reductions (unless agreed with sponsor</text:span><text:span text:style-name="T17">)</text:span></text:p>
      <text:p text:style-name="P19"><text:span text:style-name="T13">e</text:span><text:span text:style-name="T10">lotuzumab</text:span></text:p>
      <text:p text:style-name="P20"><text:tab/>- i<text:span text:style-name="T14">nfusion reacti</text:span><text:span text:style-name="T16">on</text:span><text:span text:style-name="T15">, </text:span><text:span text:style-name="T16">zie </text:span>6.1.4.6.3.</text:p>
      <text:p text:style-name="P27"><text:span text:style-name="T14"><text:tab/>definitief staken bij: g</text:span>rade 4 infusion reaction.</text:p>
      <text:p text:style-name="P19"/>
      <text:p text:style-name="P37"/>
      <text:p text:style-name="P37">Prohibited and Restricted Therapies, <text:span text:style-name="T23">zie </text:span>6.9.3</text:p>
      <text:p text:style-name="P52">- <text:span text:style-name="T29">g</text:span>een therapie gericht op ziekte, ook <text:span text:style-name="T29">geen </text:span>radiotherapie of orthopedische chirurgie</text:p>
      <text:p text:style-name="P24"><text:tab/>- <text:span text:style-name="T20">MM: </text:span><text:span text:style-name="T23">o</text:span><text:span text:style-name="T20">ok </text:span>interferon and clarithromycin</text:p>
      <text:p text:style-name="P24">- <text:span text:style-name="T20">steroiden, </text:span><text:span text:style-name="T23">zie </text:span><text:span text:style-name="T20">6.9.3</text:span></text:p>
      <text:p text:style-name="P24">- <text:span text:style-name="T23">andere </text:span><text:span text:style-name="T20">immuunsuppressie</text:span></text:p>
      <text:p text:style-name="P24">- <text:span text:style-name="T20">NSAID’s</text:span></text:p>
      <text:p text:style-name="P24">- <text:span text:style-name="T23">i</text:span><text:span text:style-name="T20">.v. contrast (alleen na voorbereiding)</text:span></text:p>
      <text:p text:style-name="P23">- <text:span text:style-name="T20">transfusies tijdens </text:span>step-up and first treatment dose days</text:p>
      <text:p text:style-name="P23">- <text:span text:style-name="T20">VKA</text:span></text:p>
      <text:p text:style-name="P35"><text:soft-page-break/>Tal/Tec</text:p>
      <text:p text:style-name="P24">- CYP450 substrates <text:span text:style-name="T20">tijdens </text:span>step-up and first treatment dose days <text:span text:style-name="T20">of tijdens CRS.</text:span></text:p>
      <text:p text:style-name="P35">Pom</text:p>
      <text:p text:style-name="P25">- <text:span text:style-name="T20">EPO</text:span></text:p>
      <text:p text:style-name="P25">- <text:span text:style-name="T20">oestrogenen</text:span></text:p>
      <text:p text:style-name="P25">- strong CYP1A2 inhibitors (eg, ciprofloxacin, enoxacin, and fluvoxamine)</text:p>
      <text:p text:style-name="P36">Bor</text:p>
      <text:p text:style-name="P25">- strong CYP3A4 inducers is prohibited with the use of bortezomib.</text:p>
      <text:p text:style-name="P25"/>
      <text:p text:style-name="P53"/>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10-19T07:35:37.219763464</meta:creation-date>
    <dc:date>2025-12-23T21:19:59.074787207</dc:date>
    <meta:editing-duration>PT58M37S</meta:editing-duration>
    <meta:editing-cycles>5</meta:editing-cycles>
    <meta:generator>LibreOffice/7.3.7.2$Linux_X86_64 LibreOffice_project/30$Build-2</meta:generator>
    <meta:document-statistic meta:table-count="0" meta:image-count="0" meta:object-count="0" meta:page-count="4" meta:paragraph-count="137" meta:word-count="1209" meta:character-count="7626" meta:non-whitespace-character-count="6504"/>
  </office:meta>
</office:document-meta>
</file>